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8b0bbf8319022060f510a7e9c601be.png"/>
  <manifest:file-entry manifest:media-type="image/png" manifest:full-path="Pictures/5dcbe346994a4cbbef6c507aaeaf92f6.png"/>
  <manifest:file-entry manifest:media-type="image/png" manifest:full-path="Pictures/b7e03b5e04f274a677395ed94a73cd92.png"/>
  <manifest:file-entry manifest:media-type="image/png" manifest:full-path="Pictures/b7a150ba922f47f4cbd396a2479bfba9.png"/>
  <manifest:file-entry manifest:media-type="image/png" manifest:full-path="Pictures/64ef2039f9a8d61ea0630d8b35dee9eb.png"/>
  <manifest:file-entry manifest:media-type="image/png" manifest:full-path="Pictures/5c384dc0d53946410c615f2925c64df5.png"/>
  <manifest:file-entry manifest:media-type="image/png" manifest:full-path="Pictures/ace3ff256fbd79c3de5ccab70bc74902.png"/>
  <manifest:file-entry manifest:media-type="image/png" manifest:full-path="Pictures/f8b5ae98b1f49006d4a2d366fd56cf07.png"/>
  <manifest:file-entry manifest:media-type="image/png" manifest:full-path="Pictures/19a1400b46424b9936392077ac099d69.png"/>
  <manifest:file-entry manifest:media-type="image/png" manifest:full-path="Pictures/b77a28dbef5fc17cb793da8028da8416.png"/>
  <manifest:file-entry manifest:media-type="image/png" manifest:full-path="Pictures/cfb72088cc02c1174936bd6cbeda17ed.png"/>
  <manifest:file-entry manifest:media-type="image/png" manifest:full-path="Pictures/b21ba5428f7c5f38ba6e32e6567125e9.png"/>
  <manifest:file-entry manifest:media-type="image/png" manifest:full-path="Pictures/04cddf79f9123549981f2439ae40c264.png"/>
  <manifest:file-entry manifest:media-type="image/png" manifest:full-path="Pictures/9bd4c8351ffa723fa00be69f20a24732.png"/>
  <manifest:file-entry manifest:media-type="image/png" manifest:full-path="Pictures/4d1fd396299e83e5f79901e9d1564238.png"/>
  <manifest:file-entry manifest:media-type="image/png" manifest:full-path="Pictures/652c884e10bf3c84f231ede45b99a334.png"/>
  <manifest:file-entry manifest:media-type="image/png" manifest:full-path="Pictures/74ff7eb7b51956c28c9bcb6a5bb28437.png"/>
  <manifest:file-entry manifest:media-type="image/png" manifest:full-path="Pictures/06a5fc28697ea4008319cdc583918dce.png"/>
  <manifest:file-entry manifest:media-type="image/jpeg" manifest:full-path="Pictures/ea061f88b4241ac0b3a287d5a18e4bb3.jpg"/>
  <manifest:file-entry manifest:media-type="image/jpeg" manifest:full-path="Pictures/167bbb792dd7ed5cdc78aefdf18a5e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anleitung:start"/><text:bookmark-start text:name="__RefHeading___wikianleitung_startseite_1"/><text:bookmark-start text:name="wikianleitung_startseite"/>Wikianleitung Startseite<text:bookmark-end text:name="__RefHeading___wikianleitung_startseite_1"/><text:bookmark-end text:name="wikianleitung_startseite"/></text:h>
      <text:h text:style-name="Heading_20_2" text:outline-level="2"><text:bookmark-start text:name="__RefHeading___anmelden_2"/><text:bookmark-start text:name="anmelden"/>Anmelden<text:bookmark-end text:name="__RefHeading___anmelden_2"/><text:bookmark-end text:name="anmelden"/></text:h>
      <text:p text:style-name="Text_20_body"><draw:frame draw:style-name="media" draw:name="0" text:anchor-type="as-char" draw:z-index="0" svg:width="16.8275cm" svg:height="5.26520833333cm"><draw:image xlink:href="Pictures/0f8b0bbf8319022060f510a7e9c601be.png" xlink:type="simple" xlink:show="embed" xlink:actuate="onLoad"/></draw:frame></text:p>
      <text:p text:style-name="Text_20_body">anmelden</text:p>
      <text:h text:style-name="Heading_20_2" text:outline-level="2"><text:bookmark-start text:name="__RefHeading___seite_bearbeiten_3"/><text:bookmark-start text:name="seite_bearbeiten"/>Seite bearbeiten<text:bookmark-end text:name="__RefHeading___seite_bearbeiten_3"/><text:bookmark-end text:name="seite_bearbeiten"/></text:h>
      <text:p text:style-name="Text_20_body"><draw:frame draw:style-name="media" draw:name="1" text:anchor-type="as-char" draw:z-index="1" svg:width="17.3566666667cm" style:rel-width="100%" svg:height="8.810625cm" style:rel-height="scale"><draw:image xlink:href="Pictures/5dcbe346994a4cbbef6c507aaeaf92f6.png" xlink:type="simple" xlink:show="embed" xlink:actuate="onLoad"/></draw:frame><text:line-break/>
zur Seite gehen, die bearbeitet werden soll, Stiftsymbol</text:p>
      <text:p text:style-name="Horizontal_20_Line"/>
      <text:h text:style-name="Heading_20_2" text:outline-level="2"><text:bookmark-start text:name="__RefHeading___editorfenster_anpassen_4"/><text:bookmark-start text:name="editorfenster_anpassen"/>Editorfenster anpassen<text:bookmark-end text:name="__RefHeading___editorfenster_anpassen_4"/><text:bookmark-end text:name="editorfenster_anpassen"/></text:h>
      <text:p text:style-name="Text_20_body"><draw:frame draw:style-name="media" draw:name="2" text:anchor-type="as-char" draw:z-index="2" svg:width="16.113125cm" svg:height="13.8641666667cm"><draw:image xlink:href="Pictures/b7e03b5e04f274a677395ed94a73cd92.png" xlink:type="simple" xlink:show="embed" xlink:actuate="onLoad"/></draw:frame><text:line-break/>
am Pfeil ziehen um Fenster zu vergrössern</text:p>
      <text:p text:style-name="Horizontal_20_Line"/>
      <text:h text:style-name="Heading_20_2" text:outline-level="2"><text:bookmark-start text:name="__RefHeading___seite_speichern_5"/><text:bookmark-start text:name="seite_speichern"/>Seite Speichern<text:bookmark-end text:name="__RefHeading___seite_speichern_5"/><text:bookmark-end text:name="seite_speichern"/></text:h>
      <text:p text:style-name="Text_20_body"><draw:frame draw:style-name="media" draw:name="3" text:anchor-type="as-char" draw:z-index="3" svg:width="15.1341666667cm" svg:height="18.0445833333cm"><draw:image xlink:href="Pictures/b7a150ba922f47f4cbd396a2479bfba9.png" xlink:type="simple" xlink:show="embed" xlink:actuate="onLoad"/></draw:frame><text:line-break/>
Taste Speichern</text:p>
      <text:p text:style-name="Horizontal_20_Line"/>
      <text:h text:style-name="Heading_20_2" text:outline-level="2"><text:bookmark-start text:name="__RefHeading___eine_seite_erstellen_6"/><text:bookmark-start text:name="eine_seite_erstellen"/>eine Seite erstellen<text:bookmark-end text:name="__RefHeading___eine_seite_erstellen_6"/><text:bookmark-end text:name="eine_seite_erstellen"/></text:h>
      <text:p text:style-name="Text_20_body">durch Aufrufen einer nicht vorhandenen Seite in der Browser URL<text:line-break/>
:wikianleitung:d17ed1eec12e280d5a937e01a1f5804a.png<text:line-break/>
sich in den Namensraum begeben, der um eine Seite erweitert werden soll. Namensräume sind wie Ordner einer Dateistruktur zu sehen.<text:line-break/>
<draw:frame draw:style-name="media" draw:name="4" text:anchor-type="as-char" draw:z-index="4" svg:width="11.0066666667cm" svg:height="0.873125cm"><draw:image xlink:href="Pictures/64ef2039f9a8d61ea0630d8b35dee9eb.png" xlink:type="simple" xlink:show="embed" xlink:actuate="onLoad"/></draw:frame><text:line-break/>
Browser-URL sagt aus, ich bin im Namensraum wikianleitung auf der Namensraum-Startseite start<text:line-break/>
das letzte Wort ist die Seite, die Worte zuvor sind die übergeordneten Namensräume (Ordner) <draw:frame draw:style-name="media" draw:name="5" text:anchor-type="as-char" draw:z-index="5" svg:width="11.5358333333cm" svg:height="1.13770833333cm"><draw:image xlink:href="Pictures/5c384dc0d53946410c615f2925c64df5.png" xlink:type="simple" xlink:show="embed" xlink:actuate="onLoad"/></draw:frame><text:line-break/>
Browserurl erweitern um den Seitennamen der erzeugt werden soll:<text:line-break/>
die Seite start ersetzen durch den neuen Seitennamen „neueseite“, Doppelpunkte dazwischen beachten<text:line-break/>
<draw:frame draw:style-name="media" draw:name="6" text:anchor-type="as-char" draw:z-index="6" svg:width="17.0391666667cm" style:rel-width="100%" svg:height="3.91583333333cm" style:rel-height="scale"><draw:image xlink:href="Pictures/ace3ff256fbd79c3de5ccab70bc74902.png" xlink:type="simple" xlink:show="embed" xlink:actuate="onLoad"/></draw:frame><text:line-break/>
Dokuwiki merkt, dass es diese Seite nicht gibt, über das Stiftsymbol diese Seite anlegen <draw:frame draw:style-name="media" draw:name="7" text:anchor-type="as-char" draw:z-index="7" svg:width="17.145cm" style:rel-width="100%" svg:height="15.954375cm" style:rel-height="scale"><draw:image xlink:href="Pictures/f8b5ae98b1f49006d4a2d366fd56cf07.png" xlink:type="simple" xlink:show="embed" xlink:actuate="onLoad"/></draw:frame><text:line-break/>
Bearbeitungsmodus, an der Browserurl erkennt man, dass man in der erzeugten Seite arbeitet, Jetzt neuer Inhalt eintragen u. mit Speichern veröffentlichen. —-</text:p>
      <text:h text:style-name="Heading_20_2" text:outline-level="2"><text:bookmark-start text:name="__RefHeading___seite_loeschen_7"/><text:bookmark-start text:name="seite_loeschen"/>Seite löschen<text:bookmark-end text:name="__RefHeading___seite_loeschen_7"/><text:bookmark-end text:name="seite_loeschen"/></text:h>
      <text:p text:style-name="Text_20_body">Seiten werden gelöscht, indem deren Inhalt entfernt wird - markieren und entfernen, abspeichern,<text:line-break/>
diese Seite wird nicht wieder gefunden</text:p>
      <text:p text:style-name="Horizontal_20_Line"/>
      <text:h text:style-name="Heading_20_2" text:outline-level="2"><text:bookmark-start text:name="__RefHeading___eine_datei_als_verknuepfung_einfuegen_u._hochladen_8"/><text:bookmark-start text:name="eine_datei_als_verknuepfung_einfuegen_u._hochladen"/>Eine Datei als Verknüpfung einfügen u. hochladen<text:bookmark-end text:name="__RefHeading___eine_datei_als_verknuepfung_einfuegen_u._hochladen_8"/><text:bookmark-end text:name="eine_datei_als_verknuepfung_einfuegen_u._hochladen"/></text:h>
      <text:p text:style-name="Text_20_body">Beschreibungstext eintragen, markieren</text:p>
      <text:p text:style-name="Text_20_body"><draw:frame draw:style-name="media" draw:name="8" text:anchor-type="as-char" draw:z-index="8" svg:width="3.571875cm" style:rel-width="100%" svg:height="0.820208333333cm" style:rel-height="scale"><draw:image xlink:href="Pictures/19a1400b46424b9936392077ac099d69.png" xlink:type="simple" xlink:show="embed" xlink:actuate="onLoad"/></draw:frame></text:p>
      <text:p text:style-name="Text_20_body"><draw:frame draw:style-name="media" draw:name="9" text:anchor-type="as-char" draw:z-index="9" svg:width="7.24958333333cm" style:rel-width="100%" svg:height="7.064375cm" style:rel-height="scale"><draw:image xlink:href="Pictures/b77a28dbef5fc17cb793da8028da8416.png" xlink:type="simple" xlink:show="embed" xlink:actuate="onLoad"/></draw:frame></text:p>
      <text:p text:style-name="Text_20_body">Verknüpfung einfügen</text:p>
      <text:p text:style-name="Text_20_body"><draw:frame draw:style-name="media" draw:name="10" text:anchor-type="as-char" draw:z-index="10" svg:width="10.1864583333cm" svg:height="9.49854166667cm"><draw:image xlink:href="Pictures/cfb72088cc02c1174936bd6cbeda17ed.png" xlink:type="simple" xlink:show="embed" xlink:actuate="onLoad"/></draw:frame></text:p>
      <text:p text:style-name="Text_20_body">internal media</text:p>
      <text:p text:style-name="Text_20_body"><draw:frame draw:style-name="media" draw:name="11" text:anchor-type="as-char" draw:z-index="11" svg:width="10.1335416667cm" svg:height="9.604375cm"><draw:image xlink:href="Pictures/b21ba5428f7c5f38ba6e32e6567125e9.png" xlink:type="simple" xlink:show="embed" xlink:actuate="onLoad"/></draw:frame></text:p>
      <text:p text:style-name="Text_20_body">Server durchsuchen,</text:p>
      <text:p text:style-name="Text_20_body"><draw:frame draw:style-name="media" draw:name="12" text:anchor-type="as-char" draw:z-index="12" svg:width="13.7583333333cm" svg:height="8.12270833333cm"><draw:image xlink:href="Pictures/04cddf79f9123549981f2439ae40c264.png" xlink:type="simple" xlink:show="embed" xlink:actuate="onLoad"/></draw:frame></text:p>
      <text:p text:style-name="Text_20_body">sich in den Ordner bewegen, in den hochgeladen werden soll (links), wird oben auch angezeigt</text:p>
      <text:p text:style-name="Text_20_body"><draw:frame draw:style-name="media" draw:name="13" text:anchor-type="as-char" draw:z-index="13" svg:width="13.4408333333cm" svg:height="8.41375cm"><draw:image xlink:href="Pictures/9bd4c8351ffa723fa00be69f20a24732.png" xlink:type="simple" xlink:show="embed" xlink:actuate="onLoad"/></draw:frame></text:p>
      <text:p text:style-name="Text_20_body">mit Drag and Drop Datei in das Fenster ziehen,</text:p>
      <text:p text:style-name="Text_20_body"><draw:frame draw:style-name="media" draw:name="14" text:anchor-type="as-char" draw:z-index="14" svg:width="12.22375cm" svg:height="6.79979166667cm"><draw:image xlink:href="Pictures/4d1fd396299e83e5f79901e9d1564238.png" xlink:type="simple" xlink:show="embed" xlink:actuate="onLoad"/></draw:frame></text:p>
      <text:p text:style-name="Text_20_body">hochladen</text:p>
      <text:p text:style-name="Text_20_body"><draw:frame draw:style-name="media" draw:name="15" text:anchor-type="as-char" draw:z-index="15" svg:width="8.44020833333cm" style:rel-width="100%" svg:height="5.84729166667cm" style:rel-height="scale"><draw:image xlink:href="Pictures/652c884e10bf3c84f231ede45b99a334.png" xlink:type="simple" xlink:show="embed" xlink:actuate="onLoad"/></draw:frame></text:p>
      <text:p text:style-name="Text_20_body">Fertig</text:p>
      <text:p text:style-name="Text_20_body"><draw:frame draw:style-name="media" draw:name="16" text:anchor-type="as-char" draw:z-index="16" svg:width="13.2291666667cm" svg:height="8.73125cm"><draw:image xlink:href="Pictures/74ff7eb7b51956c28c9bcb6a5bb28437.png" xlink:type="simple" xlink:show="embed" xlink:actuate="onLoad"/></draw:frame></text:p>
      <text:p text:style-name="Text_20_body">jetzt ist die hochgeladene Datei unten in der Liste sichtbar, auswählen</text:p>
      <text:p text:style-name="Text_20_body"><draw:frame draw:style-name="media" draw:name="17" text:anchor-type="as-char" draw:z-index="17" svg:width="10.0277083333cm" svg:height="9.41916666667cm"><draw:image xlink:href="Pictures/06a5fc28697ea4008319cdc583918dce.png" xlink:type="simple" xlink:show="embed" xlink:actuate="onLoad"/></draw:frame></text:p>
      <text:p text:style-name="Text_20_body">ok</text:p>
      <text:h text:style-name="Heading_20_2" text:outline-level="2"><text:bookmark-start text:name="__RefHeading___bilder_einfuegen_9"/><text:bookmark-start text:name="bilder_einfuegen"/>Bilder einfügen<text:bookmark-end text:name="__RefHeading___bilder_einfuegen_9"/><text:bookmark-end text:name="bilder_einfuegen"/></text:h>
      <text:list text:style-name="List_20_1" text:continue-numbering="false">
        <text:list-item>
          <text:p text:style-name="LastListParagraph_List_20_1_Content_First">Snipping über die Zwischenablage strg+v</text:p>
        </text:list-item>
      </text:list>
      <text:p text:style-name="Horizontal_20_Line"/>
      <text:h text:style-name="Heading_20_2" text:outline-level="2"><text:bookmark-start text:name="__RefHeading___bilder_hochladen_im_medien-manager_10"/><text:bookmark-start text:name="bilder_hochladen_im_medien-manager"/>Bilder hochladen im Medien-Manager:<text:bookmark-end text:name="__RefHeading___bilder_hochladen_im_medien-manager_10"/><text:bookmark-end text:name="bilder_hochladen_im_medien-manager"/></text:h>
      <text:p text:style-name="Text_20_body">Taste Bild,</text:p>
      <text:p text:style-name="Text_20_body">Taste Verknüpfung</text:p>
      <text:p text:style-name="Text_20_body"><draw:frame draw:style-name="media" draw:name="dokuwiki01_html_mc3bbd49.jpg Legend" text:anchor-type="as-char" draw:z-index="0" svg:width="17.0127083333cm" style:rel-width="100%"><draw:text-box><text:p text:style-name="legendcenter"><draw:frame draw:style-name="media" draw:name="dokuwiki01_html_mc3bbd49.jpg" text:anchor-type="as-char" draw:z-index="18" svg:width="17.0127083333cm" style:rel-width="100%" svg:height="16.7216666667cm" style:rel-height="scale"><draw:image xlink:href="Pictures/ea061f88b4241ac0b3a287d5a18e4bb3.jpg" xlink:type="simple" xlink:show="embed" xlink:actuate="onLoad"/></draw:frame>dokuwiki01_html_mc3bbd49.jpg</text:p></draw:text-box></draw:frame><text:line-break/>
1 im Medienmanage<text:line-break/>
1b Namensraum auswählen (Ordner, in dem die Dateien hinzugefügt werden sollen)<text:line-break/>
2 Bilder hochladen<text:line-break/>
3 in den Ordner wikianleitung<text:line-break/>
4 Bilder hier einfügen per drag and drop<text:line-break/>
<draw:frame draw:style-name="media" draw:name="dokuwiki01_html_6bc37696.jpg Legend" text:anchor-type="as-char" draw:z-index="0" svg:width="16.2983333333cm"><draw:text-box><text:p text:style-name="legendcenter"><draw:frame draw:style-name="media" draw:name="dokuwiki01_html_6bc37696.jpg" text:anchor-type="as-char" draw:z-index="19" svg:width="16.2983333333cm" svg:height="18.6795833333cm"><draw:image xlink:href="Pictures/167bbb792dd7ed5cdc78aefdf18a5e21.jpg" xlink:type="simple" xlink:show="embed" xlink:actuate="onLoad"/></draw:frame>dokuwiki01_html_6bc37696.jpg</text:p></draw:text-box></draw:frame><text:line-break/>
1 hochladen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09T13::08:06</meta:creation-date>
    <dc:creator>Generated</dc:creator>
    <dc:date>2026-08-09T13::08:06</dc:date>
    <dc:language>en-US</dc:language>
    <meta:editing-cycles>1</meta:editing-cycles>
    <meta:editing-duration>PT0S</meta:editing-duration>
    <dc:title>wikianleitung:start</dc:title>
  </office:meta>
</office:document-meta>
</file>